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public"/><text:bookmark-start text:name="__RefHeading___public_1"/><text:bookmark-start text:name="public"/>Public<text:bookmark-end text:name="__RefHeading___public_1"/><text:bookmark-end text:name="public"/></text:h>
      <text:p text:style-name="Text_20_body"><text:a xlink:type="simple" xlink:href="https://wik.2admina.ru/lib/exe/fetch.php?media=start:andain_-_turn_up_the_sound_xtigma_remix_.mp4" text:style-name="Internet_20_link" text:visited-style-name="Visited_20_Internet_20_Link">andain_-_turn_up_the_sound_xtigma_remix_.mp4</text:a></text:p>
      <text:p text:style-name="Text_20_body"><text:a xlink:type="simple" xlink:href="rtsp://admin:red654@109.227.208.29:554/Streaming/Channels/1?transportmode=unicast&amp;profile=Profile_1" text:style-name="Internet_20_link" text:visited-style-name="Visited_20_Internet_20_Link">rtsp://admin:red654@109.227.208.29:554/Streaming/Channels/1?transportmode=unicast&amp;profile=Profile_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03::53:53</meta:creation-date>
    <dc:creator>Generated</dc:creator>
    <dc:date>2026-08-10T03::53:53</dc:date>
    <dc:language>en-US</dc:language>
    <meta:editing-cycles>1</meta:editing-cycles>
    <meta:editing-duration>PT0S</meta:editing-duration>
    <dc:title>start:public</dc:title>
  </office:meta>
</office:document-meta>
</file>