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art:public:hamatrix"/>Настройка интеграции Matrix в Home Assistant
⚠️ Важное предупреждение: Вы указали пароль в открытом виде. Никогда не делитесь паролями в чатах! Рекомендуется:
Сменить пароль для аккаунта @ha:chat.2admina.ru
Использовать !secret для хранения чувствительных данных
📋 Шаг 1: Подготовка secrets.yaml
Создайте или отредактируйте файл /config/secrets.yaml:
yaml
1234
⚙️ Шаг 2: Настройка configuration.yaml
Добавьте в /config/configuration.yaml:
yaml
12345678910111213141516171819
🔄 Шаг 3: Перезагрузка Home Assistant
Перейдите в Настройки → Система → Перезагрузка
Нажмите Перезагрузить конфигурацию
Или перезапустите весь сервер
После перезагрузки интеграция появится в Настройки → Устройства и службы.
📬 Использование уведомлений
В автоматизациях:
yaml
123456789101112
Отправка изображения:
yaml
123456
⚠️ Для отправки файлов из внешних папок добавьте в configuration.yaml:
yaml
123
🎯 Обработка команд из Matrix
Создайте автоматизацию для реакции на команды:
yaml
1234567891011
🔐 Рекомендации по безопасности
Используйте отдельный аккаунт для бота, не ваш личный 
<text:a xlink:type="simple" xlink:href="http://www.home-assistant.io" text:style-name="Internet_20_link" text:visited-style-name="Visited_20_Internet_20_Link">www.home-assistant.io</text:a>
Ограничьте права бота: не давайте права администратора в комнатах
Проверьте SSL: если <text:a xlink:type="simple" xlink:href="https://chat.2admina.ru" text:style-name="Internet_20_link" text:visited-style-name="Visited_20_Internet_20_Link">https://chat.2admina.ru</text:a> использует самоподписанный сертификат, установите verify_ssl: false (менее безопасно)
Регулярно меняйте пароль и обновляйте secrets.yaml
🛠️ Альтернатива: кастомная интеграция
Если официальная интеграция не поддерживает все нужные функции (E2EE, медиа), можно рассмотреть Matrix Chat custom component 
community.home-assistant.io
:
yaml
123456
Токен доступа можно получить в клиенте Element: Настройки → Помощь и информация → Токен доступа
❓ Устранение неполадок
Проблема
Решение
Не подключается к серверу
Проверьте verify_ssl, URL homeserver
Не видит команды
Убедитесь, что бот добавлен в комнату и комнаты указаны в конфиге
Ошибка аутентификации
Проверьте логин/пароль, возможно сервер требует токен 
community.home-assistant.io
Не отправляет уведомления
Проверьте, что default_room существует и бот в нём состоит
Логи интеграции: Настройки → Система → Журналы → Фильтр: homeassistant.components.matrix
Нужна помощь с конкретной ошибкой? Пришлите лог — помогу разобраться! 🤖✨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2::58:11</meta:creation-date>
    <dc:creator>Generated</dc:creator>
    <dc:date>2026-08-10T02::58:11</dc:date>
    <dc:language>en-US</dc:language>
    <meta:editing-cycles>1</meta:editing-cycles>
    <meta:editing-duration>PT0S</meta:editing-duration>
    <dc:title>start:public:hamatrix</dc:title>
  </office:meta>
</office:document-meta>
</file>